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Google Sans" svg:font-family="'Google Sans', arial, sans-serif"/>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start" style:justify-single-word="false"/>
      <style:text-properties style:font-name="Arial" fo:font-size="12pt" style:font-size-asian="12pt" style:font-size-complex="12pt"/>
    </style:style>
    <style:style style:name="P2" style:family="paragraph" style:parent-style-name="Standard">
      <style:paragraph-properties fo:text-align="start" style:justify-single-word="false"/>
    </style:style>
    <style:style style:name="T1" style:family="text">
      <style:text-properties fo:font-variant="normal" fo:text-transform="none" fo:color="#000000" style:font-name="Arial" fo:font-size="12pt" fo:letter-spacing="normal" fo:font-style="normal" fo:font-weight="normal" style:font-size-asian="12pt" style:font-size-complex="12pt"/>
    </style:style>
    <style:style style:name="T2" style:family="text">
      <style:text-properties style:font-name="Arial" fo:font-size="12pt" style:font-size-asian="12pt" style:font-size-complex="1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Plans</text:p>
      <text:p text:style-name="P1">The oldest master of the Soviet circus, Boleslav Yuzefovich Koch, is a famous stage director and inventor of the original act. <text:line-break/></text:p>
      <text:p text:style-name="P1">Parameters for circus acts and attractions. </text:p>
      <text:p text:style-name="P1">We are publishing three creative applications by B. Yu. Koch for new numbers and attractions. The author appeals to the artists and students of the circus school with a request to make amendments and offer their services in implementing plans for staging these numbers in the arena circus. All three applications are original and of great interest to the Soviet circus.</text:p>
      <text:p text:style-name="P1">B. KOH </text:p>
      <text:p text:style-name="P1">"LIVING PROPELLER"</text:p>
      <text:p text:style-name="P1"/>
      <text:p text:style-name="P1">1. Diagram of the device installed on the ground.</text:p>
      <text:p text:style-name="P1">Fig. 1.</text:p>
      <text:p text:style-name="P1">Fig. 8</text:p>
      <text:p text:style-name="P1">Fig. 2.</text:p>
      <text:p text:style-name="P1">Fig. 3.</text:p>
      <text:p text:style-name="P1">Fig. 4.</text:p>
      <text:p text:style-name="P1">IN</text:p>
      <text:p text:style-name="P1">Fig. 9.</text:p>
      <text:p text:style-name="P1">Fig. 5.</text:p>
      <text:p text:style-name="P1">Fig. 6.</text:p>
      <text:p text:style-name="P1">Fig. 7.</text:p>
      <text:p text:style-name="P1"/>
      <text:p text:style-name="P1">2. Run, the artists set the apparatus in motion, moving the weight of their bodies in</text:p>
      <text:p text:style-name="P1">one direction with steps.</text:p>
      <text:p text:style-name="P1">3. Two walk on their hands, two on their feet regulate the rotation of the device.</text:p>
      <text:p text:style-name="P1">The act can be demonstrated both in the circus arena and in the stadium. The equipment,</text:p>
      <text:p text:style-name="P2"><text:span text:style-name="T2">as can be seen from the attached drawings, can be installed on the ground, on two masts 4.25 m high, connected at the top by a crossbar and fixed to four guy wires (according to the principle of installing a </text:span><text:span text:style-name="T1">tourniquet</text:span><text:span text:style-name="T2">), and can also be suspended from the circus dome and secured with guy wires. On the crossbar strictly parallel rods (made of steel pipes) are reinforced to each other, having a braking device at the point of attachment to the crossbar. The length of each pipe is 4 m 80 cm. Each arm of the rod ends in a metal ring, the diameter of which is 1 m 60 cm. The rods are located on the crossbar in a semi-meter from each other and rigidly between co- The battle is tied up near Shtambert. One rod is equipped with small steps. There are four artists working on the machine, one in each ring. The fifth participant is the brake assistant (he is on the ground),</text:span></text:p>
      <text:p text:style-name="P1">continuously connected with the work of the performers. Two splits on roller skates;the trick is performed in a strictly horizontal position, regardless of the position of the apparatus. Two performers maintain rotation at medium speed.</text:p>
      <text:p text:style-name="P1">5. The apparatus is driven by two columns on two balls.</text:p>
      <text:p text:style-name="P1">6. The top one walks in circles on his hands, holding rings in his teeth, in which the</text:p>
      <text:p text:style-name="P1">bottom one makes all kinds of blanks.</text:p>
      <text:p text:style-name="P1">7. Kopfstein on the head of a partner walking on the ball. Two performers, as with other tricks, regulate the rotation of the apparatus.</text:p>
      <text:p text:style-name="P1">8. Perche on the forehead with the top one lying down. The upper one rotates in a horizontal plane speed.</text:p>
      <text:p text:style-name="P1">Fast rotation, which is achieved by tilting the performers to the desired angle round (arms and legs in loops).</text:p>
      <text:p text:style-name="P1">Written by: Rice. V. Markov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Google Sans" svg:font-family="'Google Sans', arial, sans-serif"/>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4-02-05T10:40:26.27</meta:creation-date>
    <dc:date>2024-02-05T11:20:41.19</dc:date>
    <meta:editing-duration>PT29M46S</meta:editing-duration>
    <meta:editing-cycles>3</meta:editing-cycles>
    <meta:generator>OpenOffice/4.1.7$Win32 OpenOffice.org_project/417m1$Build-9800</meta:generator>
    <meta:document-statistic meta:table-count="0" meta:image-count="0" meta:object-count="0" meta:page-count="1" meta:paragraph-count="30" meta:word-count="478" meta:character-count="2630"/>
  </office:meta>
</office:document-meta>
</file>